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35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6.64104166666667cm"/>
    </style:style>
    <style:style style:name="co5" style:family="table-column">
      <style:table-column-properties fo:break-before="auto" style:column-width="6.270625cm"/>
    </style:style>
    <style:style style:name="co6" style:family="table-column">
      <style:table-column-properties fo:break-before="auto" style:column-width="5.37104166666667cm"/>
    </style:style>
    <style:style style:name="co7" style:family="table-column">
      <style:table-column-properties fo:break-before="auto" style:column-width="4.365625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3.33375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21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6372" table:default-cell-style-name="ce1"/>
        <table:table-row table:style-name="ro1">
          <table:table-cell office:value-type="string" table:number-columns-spanned="7" table:number-rows-spanned="1" table:style-name="ce5">
            <text:p><text:span text:style-name="T2">SCADENZARIO NUOVI OBBLIGHI AMMINISTRATIVI MLPS 2020 - IMPRESE</text:span><text:span text:style-name="T2"/></text:p>
            <text:p>(art. 12, co. 1 bis, d.lgs. 33/2013)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6">
            <text:p>DATA D'INIZIO DELL'EFFICACIA <text:s/>DELL'OBBLIGO<text:s text:c="2"/></text:p>
          </table:table-cell>
          <table:table-cell office:value-type="string" table:style-name="ce6">
            <text:p>DENOMINAZIONE NUOVO OBBLIGO AMMINISTRATIVO</text:p>
          </table:table-cell>
          <table:table-cell office:value-type="string" table:style-name="ce6">
            <text:p>BREVE DESCRIZIONE DEL SUO CONTENUTO</text:p>
          </table:table-cell>
          <table:table-cell office:value-type="string" table:style-name="ce6">
            <text:p><text:s/>CDR/DIVISIONE DI RIFERIMENTO</text:p>
          </table:table-cell>
          <table:table-cell office:value-type="string" table:style-name="ce6">
            <text:p>RIFERIMENTO NORMATIVO</text:p>
          </table:table-cell>
          <table:table-cell office:value-type="string" table:style-name="ce6">
            <text:p>COLLEGAMENTO ALLA PAGINA DEL <text:s/>SITO <text:s/>CONTENENTE <text:s/>LE <text:s/>INFORMAZIONI SULL'ADEMPIMENTO DELL'OBBLIGO E SUL PROCEDIMENTO</text:p>
          </table:table-cell>
          <table:table-cell office:value-type="string" table:style-name="ce6">
            <text:p>DESTINATARI DELL'OBBLIGO</text:p>
          </table:table-cell>
          <table:table-cell table:number-columns-repeated="16377"/>
        </table:table-row>
        <table:table-row table:style-name="ro4">
          <table:table-cell office:value-type="date" office:date-value="2020-03-17T00:00:00" table:style-name="ce3">
            <text:p>17/03/2020</text:p>
          </table:table-cell>
          <table:table-cell office:value-type="string" table:style-name="ce7">
            <text:p>Istanza di sospensione di trattamento CIGS già autorizzato</text:p>
          </table:table-cell>
          <table:table-cell office:value-type="string" table:style-name="ce7">
            <text:p>In conseguenza dell’emergenza pandemica da COVID 19 è stata prevista dalla legge la possibilità per  le imprese, che hanno in corso un trattamento di cassa integrazione guadagni straordinaria (CIGS), di  sospendere il programma di CIGS e di  accedere al trattamento di integrazione salariale ordinario per COVID 19 se rientrano in un settore per il quale sussista il diritto di accesso alla prestazione di cassa integrazione ordinaria</text:p>
          </table:table-cell>
          <table:table-cell office:value-type="string" table:style-name="ce7">
            <text:p>Direzione generale degli ammortizzatori sociali e della formazione - Divisione IV</text:p>
          </table:table-cell>
          <table:table-cell office:value-type="string" table:style-name="ce7">
            <text:p>articolo 20 del d.l. n. 18 del 17 marzo 2020 convertito con modificazioni dalla L. 24 aprile 2020, n. 27<text:s text:c="2"/></text:p>
          </table:table-cell>
          <table:table-cell office:value-type="string" table:style-name="ce8">
            <text:p><text:a xlink:href="https://www.lavoro.gov.it/temi-e-priorita/ammortizzatori-sociali/focus-on/CIGS/Pagine/Cassa-integrazione-guadagni-straordinaria-CIGS.aspx">https://www.lavoro.gov.it/temi-e-priorita/ammortizzatori-sociali/focus-on/CIGS/Pagine/Cassa-integrazione-guadagni-straordinaria-CIGS.aspx</text:a></text:p>
          </table:table-cell>
          <table:table-cell office:value-type="string" table:style-name="ce7">
            <text:p>imprese già beneficiarie di un trattamento di integrazione salariale straordinario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7/03/2020 e sino al 13 agosto 2020<text:s/></text:p>
            <text:p>(con l'entrata in vigore del D.L. 104 del 14 agosto 2020 la competenza è transitata ad INPS)</text:p>
          </table:table-cell>
          <table:table-cell office:value-type="string" table:style-name="ce7">
            <text:p>Istanza di autorizzazione alla concessione del trattamento di cig in deroga alla vigente normativa</text:p>
          </table:table-cell>
          <table:table-cell office:value-type="string" table:style-name="ce7">
            <text:p>Il trattamento di cassa integrazione guadagni in deroga previsto per i lavoratori dipendenti di datori <text:s/>di lavoro del settore privato, ivi inclusi quelli agricoli, della <text:s/>pesca e <text:s/>del <text:s/>terzo <text:s/>settore <text:s/>compresi <text:s/>gli <text:s text:c="2"/>enti <text:s text:c="2"/>religiosi <text:s text:c="2"/>civilmente riconosciuti, per i quali non trovino applicazione le tutele previste dalle vigenti disposizioni in materia di sospensione o <text:s/>riduzione <text:s/>di orario, in costanza di rapporto di lavoro, in conseguenza dell'emergenza epidemiologica da COVID-19.</text:p>
          </table:table-cell>
          <table:table-cell office:value-type="string" table:style-name="ce7">
            <text:p>Direzione generale degli ammortizzatori sociali e della formazione - Divisione IV</text:p>
          </table:table-cell>
          <table:table-cell office:value-type="string" table:style-name="ce7">
            <text:p>articolo 22 del d.l. n. 18 del 17 marzo 2020 convertito con modificazioni dalla L. 24 aprile 2020, n. 27<text:s/></text:p>
          </table:table-cell>
          <table:table-cell office:value-type="string" table:style-name="ce8">
            <text:p><text:a xlink:href="https://www.lavoro.gov.it/temi-e-priorita/ammortizzatori-sociali/focus-on/Ammortizzatori-sociali-in-deroga/Pagine/Avvisi.aspx">: https://www.lavoro.gov.it/temi-e-priorita/ammortizzatori-sociali/focus-on/Ammortizzatori-sociali-in-deroga/Pagine/Avvisi.aspx</text:a></text:p>
          </table:table-cell>
          <table:table-cell office:value-type="string" table:style-name="ce7">
            <text:p>aziende plcd plurilocalizzate - aventi sedi produttive o operative ubicate in cinque o più regioni</text:p>
          </table:table-cell>
          <table:table-cell table:number-columns-repeated="16377"/>
        </table:table-row>
        <table:table-row table:number-rows-repeated="104857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>Carlotta Cento</meta:initial-creator>
    <dc:creator>Fulvi Francesca Romana</dc:creator>
    <meta:creation-date>2020-12-15T15:15:30Z</meta:creation-date>
    <dc:date>2020-12-30T17:33:57Z</dc:date>
  </office:meta>
</office:document-meta>
</file>